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Predvolenépísmoodseku" style:family="text">
      <style:text-properties style:font-name-asian="Calibri" style:font-name-complex="Calibri" style:use-window-font-color="true" fo:font-size="11pt" style:font-size-asian="11pt"/>
    </style:style>
    <style:style style:name="T3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4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5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7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0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2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3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1pt"/>
    </style:style>
    <style:style style:name="P14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5" style:parent-style-name="Standard" style:family="paragraph">
      <style:text-properties style:font-name="Times New Roman" style:font-name-asian="Times New Roman" style:font-name-complex="Times New Roman" style:font-weight-complex="bold"/>
    </style:style>
    <style:style style:name="P16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7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8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1pt"/>
    </style:style>
    <style:style style:name="P19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" style:parent-style-name="Standard" style:family="paragraph">
      <style:text-properties style:font-name="Times New Roman" style:font-name-asian="Times New Roman" style:font-name-complex="Times New Roman" style:font-weight-complex="bold"/>
    </style:style>
    <style:style style:name="P21" style:parent-style-name="Standard" style:family="paragraph">
      <style:text-properties style:font-name="Times New Roman" style:font-name-asian="Times New Roman" style:font-name-complex="Times New Roman" style:font-weight-complex="bold"/>
    </style:style>
    <style:style style:name="T22" style:parent-style-name="Predvolenépísmoodseku" style:family="text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23" style:parent-style-name="Predvolenépísmoodseku" style:family="text">
      <style:text-properties style:font-name="Times New Roman" style:font-name-asian="Times New Roman" style:font-name-complex="Times New Roman" style:font-weight-complex="bold"/>
    </style:style>
    <style:style style:name="T24" style:parent-style-name="Predvolenépísmoodseku" style:family="text">
      <style:text-properties style:font-name="Times New Roman" style:font-name-asian="Times New Roman" style:font-name-complex="Times New Roman" style:font-weight-complex="bold"/>
    </style:style>
    <style:style style:name="T25" style:parent-style-name="Predvolenépísmoodseku" style:family="text">
      <style:text-properties style:font-name="Times New Roman" style:font-name-asian="Times New Roman" style:font-name-complex="Times New Roman" style:font-weight-complex="bold"/>
    </style:style>
    <style:style style:name="T26" style:parent-style-name="Predvolenépísmoodseku" style:family="text">
      <style:text-properties style:font-name="Times New Roman" style:font-name-asian="Times New Roman" style:font-name-complex="Times New Roman" style:font-weight-complex="bold"/>
    </style:style>
    <style:style style:name="T27" style:parent-style-name="Predvolenépísmoodseku" style:family="text">
      <style:text-properties style:font-name="Times New Roman" style:font-name-asian="Times New Roman" style:font-name-complex="Times New Roman" style:font-weight-complex="bold"/>
    </style:style>
    <style:style style:name="P28" style:parent-style-name="Standard" style:family="paragraph">
      <style:text-properties style:font-name="Times New Roman" style:font-name-asian="Times New Roman" style:font-name-complex="Times New Roman" style:font-weight-complex="bold"/>
    </style:style>
    <style:style style:name="P29" style:parent-style-name="Standard" style:family="paragraph">
      <style:text-properties style:font-name="Times New Roman" style:font-name-asian="Times New Roman" style:font-name-complex="Times New Roman" style:font-weight-complex="bold"/>
    </style:style>
    <style:style style:name="P30" style:parent-style-name="Standard" style:family="paragraph">
      <style:text-properties style:font-name="Times New Roman" style:font-name-asian="Times New Roman" style:font-name-complex="Times New Roman" style:font-weight-complex="bold" fo:font-size="11pt" style:font-size-asian="11pt" style:font-size-complex="11pt"/>
    </style:style>
    <style:style style:name="P31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32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1pt"/>
    </style:style>
    <style:style style:name="P33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34" style:parent-style-name="Standard" style:family="paragraph">
      <style:text-properties style:font-name="Times New Roman" style:font-name-asian="Times New Roman" style:font-name-complex="Times New Roman" style:font-weight-complex="bold" fo:font-size="11pt" style:font-size-asian="11pt" style:font-size-complex="11pt"/>
    </style:style>
    <style:style style:name="P35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36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37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38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39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0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1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2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3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4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5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6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7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8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49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50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51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52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53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54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55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56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57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5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5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60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6pt" style:font-size-asian="16pt" style:font-size-complex="16pt"/>
    </style:style>
    <style:style style:name="P61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62" style:parent-style-name="Standard" style:family="paragraph"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63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64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65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66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67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68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69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0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1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2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3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4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5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6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7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8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79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0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1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2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3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4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5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6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7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8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89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P90" style:parent-style-name="Standard" style:family="paragraph">
      <style:text-properties style:font-name="Times New Roman" style:font-name-asian="Times New Roman" style:font-name-complex="Times New Roman" style:font-weight-complex="bold" style:font-size-complex="11pt"/>
    </style:style>
    <style:style style:name="T91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/>
    </style:style>
    <style:style style:name="T92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 style:text-underline-type="single" style:text-underline-style="solid" style:text-underline-width="auto" style:text-underline-mode="continuous"/>
    </style:style>
    <style:style style:name="T93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/>
    </style:style>
    <style:style style:name="T94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 style:text-underline-type="single" style:text-underline-style="solid" style:text-underline-width="auto" style:text-underline-mode="continuous"/>
    </style:style>
    <style:style style:name="T95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 style:text-underline-type="single" style:text-underline-style="solid" style:text-underline-width="auto" style:text-underline-mode="continuous"/>
    </style:style>
    <style:style style:name="T96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 style:text-underline-type="single" style:text-underline-style="solid" style:text-underline-width="auto" style:text-underline-mode="continuous"/>
    </style:style>
    <style:style style:name="T97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/>
    </style:style>
    <style:style style:name="T98" style:parent-style-name="Predvolenépísmoodseku" style:family="text">
      <style:text-properties style:font-name="Times New Roman" style:font-name-asian="Times New Roman" style:font-name-complex="Times New Roman" style:font-weight-complex="bold" style:font-size-complex="11pt" style:text-underline-type="single" style:text-underline-style="solid" style:text-underline-width="auto" style:text-underline-mode="continuous"/>
    </style:style>
    <style:style style:name="P99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0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1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2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3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4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5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6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7" style:parent-style-name="Standard" style:family="paragraph">
      <style:paragraph-properties fo:margin-left="4.425in" fo:text-indent="0.4916in">
        <style:tab-stops/>
      </style:paragraph-properties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style:font-size-complex="11pt"/>
    </style:style>
    <style:style style:name="P109" style:parent-style-name="Standard" style:family="paragraph">
      <style:text-properties fo:font-size="14pt" style:font-size-asian="14pt"/>
    </style:style>
    <style:style style:name="P110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11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1pt" style:font-size-asian="11pt" style:font-size-complex="11pt"/>
    </style:style>
    <style:style style:name="P112" style:parent-style-name="Standard" style:family="paragraph">
      <style:paragraph-properties fo:text-align="justify"/>
      <style:text-properties style:font-name-asian="Calibri" style:font-name-complex="Calibri" style:use-window-font-color="true" fo:font-size="11pt" style:font-size-asian="11pt"/>
    </style:style>
    <style:style style:name="T113" style:parent-style-name="Predvolenépísmoodseku" style:family="text">
      <style:text-properties fo:font-size="8pt" style:font-size-asian="8pt" style:font-size-complex="8pt"/>
    </style:style>
    <style:style style:name="T114" style:parent-style-name="Predvolenépísmoodseku" style:family="text">
      <style:text-properties fo:font-size="8pt" style:font-size-asian="8pt" style:font-size-complex="8pt"/>
    </style:style>
    <style:style style:name="P115" style:parent-style-name="Standard" style:family="paragraph">
      <style:text-properties style:font-name="Times New Roman" fo:color="#111111" fo:font-size="10pt" style:font-size-asian="10pt" style:font-size-complex="10pt"/>
    </style:style>
    <style:style style:name="T116" style:parent-style-name="Predvolenépísmoodseku" style:family="text">
      <style:text-properties style:font-name="Times New Roman" fo:color="#111111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Obrázok 1" text:anchor-type="paragraph" svg:x="0.65in" svg:y="-0.4125in" svg:width="1in" svg:height="1.11458in" style:rel-width="scale" style:rel-height="scale"><draw:image xlink:href="media/image1.jpeg" xlink:type="simple" xlink:show="embed" xlink:actuate="onLoad"/><svg:title/><svg:desc/></draw:frame></text:span><text:span text:style-name="T3">OBEC HAJNÁ NOVÁ VES, 956 03 <text:s/></text:span><text:span text:style-name="T4"><text:line-break/></text:span><text:span text:style-name="T5"><text:s/>Obecný úrad <text:s/>Hajná Nová Ves 76</text:span>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Vyhlásenie voľby hlavného kontrolóra obce Hajná Nová Ves</text:p>
      <text:p text:style-name="P14"/>
      <text:p text:style-name="P15">Obecné zastupiteľstvo obce Hajná Nová Ves uznesením č. 36/2025 zo dňa 21.02.2025 v zmysle<text:s/><text:line-break/>§ 18a<text:s/>ods. 2 zákona č. 369/1990 Zb. o obecnom zriadení v znení neskorších predpisov vyhlásilo voľbu<text:s/>hlavného kontrolóra obce Hajná Nová Ves na deň<text:s/>25.04.2025.</text:p>
      <text:p text:style-name="P16"/>
      <text:p text:style-name="P17"/>
      <text:p text:style-name="P18">Termín odovzdania písomnej prihlášky</text:p>
      <text:p text:style-name="P19"/>
      <text:p text:style-name="P20">Písomnú prihlášku spolu s požadovanými dokladmi zašle kandidát poštou alebo ju osobne doručí do</text:p>
      <text:p text:style-name="P21">podateľne Obecného úradu obce Hajná Nová Ves v zalepenej obálke označenej:</text:p>
      <text:p text:style-name="Standard"><text:span text:style-name="T22">„Voľba hlavného kontrolóra – NEOTVÁRAŤ“</text:span><text:span text:style-name="T23"><text:s/>v termíne do 1</text:span><text:span text:style-name="T24">1</text:span><text:span text:style-name="T25">. 0</text:span><text:span text:style-name="T26">4</text:span><text:span text:style-name="T27">. 2025 do 15:00 hod. na</text:span></text:p>
      <text:p text:style-name="P28">adresu: Obec Hajná Nová Ves, Obecný úrad 76, 956 03 Hajná Nová Ves.</text:p>
      <text:p text:style-name="P29">Rozhodujúci je dátum doručenia písomnej prihlášky do podateľne obce Hajná Nová Ves.</text:p>
      <text:p text:style-name="P30"/>
      <text:p text:style-name="P31"/>
      <text:p text:style-name="P32">Náležitosti písomnej prihlášky</text:p>
      <text:p text:style-name="P33"/>
      <text:p text:style-name="P34"/>
      <text:p text:style-name="P35">Písomná prihláška musí obsahovať:</text:p>
      <text:p text:style-name="P36">1. Meno, priezvisko, titul, dátum a miesto narodenia, adresa trvalého bydliska, kontaktné údaje</text:p>
      <text:p text:style-name="P37">kandidáta (telefón, e-mail)</text:p>
      <text:p text:style-name="P38">2. Úradne overený doklad o najvyššom dosiahnutom vzdelaní – kvalifikačným predpokladom na</text:p>
      <text:p text:style-name="P39">výkon funkcie hlavného kontrolóra je minimálne ukončené úplné stredné vzdelanie</text:p>
      <text:p text:style-name="P40">3. Štruktúrovaný profesijný životopis</text:p>
      <text:p text:style-name="P41">4. Čestné vyhlásenie, že uchádzač má spôsobilosť na právne úkony v plnom rozsahu</text:p>
      <text:p text:style-name="P42">5. Údaje potrebné na vyžiadanie výpisu z registra trestov v rozsahu:</text:p>
      <text:p text:style-name="P43">- Meno, rodné priezvisko, pôvodné meno alebo priezvisko, ak došlo k zmene mena alebo zmene</text:p>
      <text:p text:style-name="P44">priezviska, prípadne prezývku osoby, ktorej sa žiadosť o výpis z registra trestov týka,</text:p>
      <text:p text:style-name="P45">- Dátum narodenia, rodné číslo, miesto a okres narodenia, štát narodenia, adresa trvalého pobytu</text:p>
      <text:p text:style-name="P46">- Štátne občianstvo</text:p>
      <text:p text:style-name="P47">- Druh a číslo dokladu totožnosti</text:p>
      <text:p text:style-name="P48">- Pohlavie</text:p>
      <text:p text:style-name="P49">- Meno priezvisko a rodné priezvisko rodičov</text:p>
      <text:p text:style-name="P50">5. Súhlas so zverejnením a spracovaním osobných údajov podľa zákona č. 18/2018 Z. z. o ochrane</text:p>
      <text:p text:style-name="P51">osobných údajov a o zmene a doplnení niektorých zákonov na účely vykonania voľby hlavného</text:p>
      <text:p text:style-name="P52">kontrolóra na zasadnutí obecného zastupiteľstva v Hajnej Novej Vsi.</text:p>
      <text:p text:style-name="P53">6. Informáciu o tom, či ku dňu podania prihlášky kandidát podniká alebo vykonáva inú zárobkovú</text:p>
      <text:p text:style-name="P54">činnosť alebo je členom riadiacich, kontrolných alebo dozorných orgánov právnických osôb, ktoré</text:p>
      <text:p text:style-name="P55">vykonávajú podnikateľskú činnosť</text:p>
      <text:p text:style-name="P56"/>
      <text:p text:style-name="P57"/>
      <text:p text:style-name="P58"/>
      <text:p text:style-name="P59"/>
      <text:p text:style-name="P60">Kvalifikačné predpoklady a podmienky pre výkon funkcie hlavného kontrolóra</text:p>
      <text:p text:style-name="P61"/>
      <text:p text:style-name="P62"/>
      <text:p text:style-name="P63">1. Ukončené minimálne úplne stredné vzdelanie</text:p>
      <text:p text:style-name="P64">2. Minimálna 3 – ročná prax vo funkcii hlavného kontrolóra alebo vo vedúcej funkcii, zamestnanca</text:p>
      <text:p text:style-name="P65">orgánu verejnej správy alebo územnej samosprávy</text:p>
      <text:p text:style-name="P66">3. Minimálna 3 – ročná prax v ekonomickej, právnickej alebo kontrolnej činnosti</text:p>
      <text:p text:style-name="P67">4. Znalosť legislatívny a noriem na úrovni samosprávy</text:p>
      <text:p text:style-name="P68">5. Manažérske zručnosti</text:p>
      <text:p text:style-name="P69">6. Komunikačné schopnosti na úrovni vedúceho zamestnanca</text:p>
      <text:p text:style-name="P70">7. Práca s PC na užívateľskej úrovni</text:p>
      <text:p text:style-name="P71">8. Flexibilnosť, dôslednosť, presnosť a samostatnosť</text:p>
      <text:p text:style-name="P72">9. Bezúhonnosť</text:p>
      <text:p text:style-name="P73">10. Spôsobilosť na právne úkony v plnom rozsahu</text:p>
      <text:p text:style-name="P74">Podrobnosti o spôsobe a vykonaní voľby hlavného kontrolóra obce Hajná Nová Ves</text:p>
      <text:p text:style-name="P75">1. Posúdenie zákonných náležitosti podaných písomných prihlášok kandidátov vykoná komisia</text:p>
      <text:p text:style-name="P76">zriadená obecným zastupiteľstvom, ktorá spracuje zápisnicu zo svojho zasadnutia a vyhotoví</text:p>
      <text:p text:style-name="P77">v abecednom poradí zoznam kandidátov na funkciu hlavného kontrolóra obce, ktorí splnili zákonné</text:p>
      <text:p text:style-name="P78">podmienky dňa 12.04.2025 o 18:00 hod.</text:p>
      <text:p text:style-name="P79">2. Kandidáti ktorí splnili všetky zákonné podmienky pre svoju účasť na voľbe hlavného kontrolóra</text:p>
      <text:p text:style-name="P80">budú písomne pozvaní na zasadnutie obecného zastupiteľstva, ktoré sa uskutoční dňa 25.<text:s/>apríla</text:p>
      <text:p text:style-name="P81">2025. Písomnú pozvánku podľa komisiou predloženého zoznamu vyhotoví a zašle kandidátom</text:p>
      <text:p text:style-name="P82">Obecný úrad Hajná Nová Ves.</text:p>
      <text:p text:style-name="P83">3. Prezentácia jednotlivých kandidátov v abecednom poradí v časovom limite maximálne 15 minút.</text:p>
      <text:p text:style-name="P84">4. Po skončení prezentácie kandidátov nasledujú otázky poslancov obecného zastupiteľstva.</text:p>
      <text:p text:style-name="P85">5. Voľba na funkciu hlavného kontrolóra sa uskutoční verejným hlasovaním.</text:p>
      <text:p text:style-name="P86">6. Na zvolenie hlavného kontrolóra je potrebný súhlas nadpolovičnej väčšiny všetkých poslancov</text:p>
      <text:p text:style-name="P87">obecného zastupiteľstva.</text:p>
      <text:p text:style-name="P88">7. Pri voľbe sa postupuje v súlade s § 18a ods. 3 zákona č. 369/1990 Zb. o obecnom zriadení</text:p>
      <text:p text:style-name="P89">v znení neskorších predpisov.</text:p>
      <text:p text:style-name="P90"/>
      <text:p text:style-name="Standard"><text:span text:style-name="T91">Funkčné obdobie hlavného kontrolóra<text:s/></text:span><text:span text:style-name="T92">je 6 rokov</text:span><text:span text:style-name="T93">, začiatok pracovného pomeru je od<text:s/></text:span><text:span text:style-name="T94">01.<text:s/></text:span><text:span text:style-name="T95">mája</text:span><text:span text:style-name="T96"><text:s/>2025</text:span></text:p>
      <text:p text:style-name="Standard"><text:span text:style-name="T97">úväzok hlavného kontrolóra<text:s/></text:span><text:span text:style-name="T98">je 5,00 %.</text:span></text:p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>Ľuboš Koma</text:p>
      <text:p text:style-name="P108"><text:s/><text:tab/><text:tab/><text:tab/><text:tab/><text:tab/><text:tab/><text:tab/><text:tab/><text:tab/>starosta obce Hajná Nová Ves</text:p>
      <text:p text:style-name="P109"/>
      <text:p text:style-name="P110"/>
      <text:p text:style-name="P111"/>
      <text:p text:style-name="P112"/>
      <text:p text:style-name="Standard"><text:span text:style-name="T113">__________________________________________</text:span><text:span text:style-name="T114">___________________________________________________________________________ <text:s text:c="7"/></text:span></text:p>
      <text:p text:style-name="P115">Telefón <text:s text:c="36"/>IČO : <text:s text:c="42"/>E-mail.</text:p>
      <text:p text:style-name="Standard"><text:span text:style-name="T116">038/5388235 <text:s text:c="27"/>00310395 <text:s text:c="33"/>obechajnanovaves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ZákladnítexttermoTučnýt" style:display-name="Základní text;termo;Tučný t" style:family="paragraph">
      <style:paragraph-properties style:vertical-align="auto"/>
      <style:text-properties style:font-name="Times New Roman" style:font-name-asian="Courier New" style:font-name-complex="Times New Roman" style:language-asian="sk" style:country-asian="SK" style:language-complex="ar" style:country-complex="SA" fo:hyphenate="tru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sus</meta:initial-creator>
    <dc:creator>ŠPANKOVÁ Zuzana</dc:creator>
    <meta:creation-date>2024-12-12T07:54:00Z</meta:creation-date>
    <dc:date>2025-02-28T08:59:00Z</dc:date>
    <meta:print-date>2025-02-28T08:58:00Z</meta:print-date>
    <meta:template xlink:href="Normal" xlink:type="simple"/>
    <meta:editing-cycles>14</meta:editing-cycles>
    <meta:editing-duration>PT11760S</meta:editing-duration>
    <meta:document-statistic meta:page-count="1" meta:paragraph-count="9" meta:word-count="687" meta:character-count="4600" meta:row-count="32" meta:non-whitespace-character-count="3922"/>
  </office:meta>
</office:document-meta>
</file>